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DejaVu Sans1" svg:font-family="'DejaVu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P1" style:family="paragraph" style:parent-style-name="Standard">
      <style:text-properties officeooo:rsid="0010c9e0" officeooo:paragraph-rsid="0010c9e0"/>
    </style:style>
    <style:style style:name="P2" style:family="paragraph" style:parent-style-name="Standard" style:list-style-name="L1">
      <style:text-properties officeooo:rsid="0010c9e0" officeooo:paragraph-rsid="0010c9e0"/>
    </style:style>
    <style:style style:name="P3" style:family="paragraph" style:parent-style-name="Standard">
      <style:text-properties fo:font-size="13pt" style:text-underline-style="solid" style:text-underline-width="auto" style:text-underline-color="font-color" officeooo:rsid="0010c9e0" officeooo:paragraph-rsid="0010c9e0" style:font-size-asian="13pt" style:font-size-complex="13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Comentarios sobre algunos problemas</text:p>
      <text:p text:style-name="P3"/>
      <text:p text:style-name="P1"><text:tab/>En el problema <text:span text:style-name="T1">medallero</text:span> se asegura de que el resultado y el medallero sin repeticiones tengan los mismos elementos, y luego se asegura de que el medallero esté ordenado de mayor a menor. Las funciones auxiliares, para facilitar la lectura, hacen lo siguiente:</text:p>
      <text:list xml:id="list9138836515612074919" text:style-name="L1">
        <text:list-item>
          <text:p text:style-name="P2">aux <text:span text:style-name="T1">listaNacionalidadesAtletas</text:span>: Crea una lista con la nacionalidad de cada atleta. Si hay dos atletas rusos, Rusia aparece dos veces.</text:p>
        </text:list-item>
        <text:list-item>
          <text:p text:style-name="P2">aux <text:span text:style-name="T1">sacarRepeticiones</text:span>: Dada una lista cualquiera, describe una lista con una sola aparición de cada elemento de la lista original.</text:p>
        </text:list-item>
        <text:list-item>
          <text:p text:style-name="P2">aux <text:span text:style-name="T1">listaPaises</text:span>: ListaPaises describe la lista de los países participantes de los juegos, sin repeticiones.</text:p>
        </text:list-item>
        <text:list-item>
          <text:p text:style-name="P2">aux cuenta: Cuenta las apariciones del elemento x en la lista a.</text:p>
        </text:list-item>
        <text:list-item>
          <text:p text:style-name="P2">aux <text:span text:style-name="T1">nacionalidadPrimerosTres</text:span>: Dada una competencia finalizada, describe una lista con los primeros tres países del ranking. Si el ranking tiene menos de tres elementos, rellena los otros con <text:span text:style-name="T2">Narnia</text:span>.</text:p>
        </text:list-item>
        <text:list-item>
          <text:p text:style-name="P2">aux <text:span text:style-name="T1">ganadoresMTotales</text:span>: Describe una lista de todos los países que ganaron bronce hasta ahora. Si ganó varias veces, aparece varias veces en la lista.</text:p>
        </text:list-item>
        <text:list-item>
          <text:p text:style-name="P2">aux <text:span text:style-name="T1">crearMedallero</text:span>: Para cada país participante en los juegos, describe una tupla con el nombre del país y una lista que consiste en tres ints, que son la cantidad de veces que el país aparece en la lista de ganadores de medallas de oro, de plata y de bronce respectivamente. Como Narnia no participa en los juegos, no aparece en la lista resultante.</text:p>
        </text:list-item>
        <text:list-item>
          <text:p text:style-name="P2">aux <text:span text:style-name="T1">sacarSinMedallas</text:span>: Dada una lista de tuplas de países y listas de sus respectivas medallas, describe una lista subconjunto la anterior en la que solo aparecen los países que ganaron alguna medalla.</text:p>
        </text:list-item>
        <text:list-item>
          <text:p text:style-name="P2">aux <text:span text:style-name="T1">medalleroOrdenado</text:span>: Dada una lista de países con sus medallas [oro, plata, bronce], medalleroOrdenado vale true si todo elemento de la lista tiene más o igual medallas de oro que el siguiente, o tiene igual medallas de oro pero más o igual platas que el siguiente, o tiene igual medallas de oro y de plata pero más o igual de bronce que el siguiente.</text:p>
        </text:list-item>
      </text:list>
      <text:p text:style-name="P1"/>
      <text:p text:style-name="P1"><text:tab/>En el problema <text:span text:style-name="T1">boicotPorDisciplina</text:span> se asume que se saca a los participantes antes de haber finalizado la competencia.</text:p>
      <text:p text:style-name="P1"/>
      <text:p text:style-name="P1"><text:tab/>El enunciado del problema <text:span text:style-name="T1">losMásFracasados</text:span> fue interpretado de la siguiente forma: Entre los atletas pertenecientes al país p, toma los atletas que en más competencias participaron. Si uno participó en cinco y el resto en cuatro, tomará al de cinco. Si varios participaron en seis y el resto en menos, tomará a los que participaron en seis, y así. Luego los devuelv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DejaVu Sans1" svg:font-family="'DejaVu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AR" style:letter-kerning="true" style:font-name-asian="Droid Sans Fallback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AR" style:letter-kerning="true" style:font-name-asian="Droid Sans Fallback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DejaVu Sans1" style:font-family-complex="'DejaVu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DejaVu Sans1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1" style:font-family-complex="'DejaVu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u </meta:initial-creator>
    <meta:creation-date>2016-09-04T21:47:43.568423933</meta:creation-date>
    <dc:date>2016-09-04T21:50:39.355965733</dc:date>
    <dc:creator>Martu </dc:creator>
    <meta:editing-duration>PT2M55S</meta:editing-duration>
    <meta:editing-cycles>1</meta:editing-cycles>
    <meta:document-statistic meta:table-count="0" meta:image-count="0" meta:object-count="0" meta:page-count="1" meta:paragraph-count="13" meta:word-count="415" meta:character-count="2475" meta:non-whitespace-character-count="2079"/>
    <meta:generator>LibreOffice/4.3.3.2$Linux_X86_64 LibreOffice_project/430m0$Build-2</meta:generator>
  </office:meta>
</office:document-meta>
</file>